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line-height="100%"/>
      <style:text-properties style:text-underline-style="solid" style:text-underline-width="auto" style:text-underline-color="font-color" fo:font-weight="bold" style:font-weight-asian="bold" style:font-weight-complex="bold"/>
    </style:style>
    <style:style style:name="P2" style:family="paragraph" style:parent-style-name="Standard">
      <style:paragraph-properties fo:line-height="150%"/>
      <style:text-properties style:text-underline-style="solid" style:text-underline-width="auto" style:text-underline-color="font-color" fo:font-weight="bold" style:font-weight-asian="bold" style:font-weight-complex="bold"/>
    </style:style>
    <style:style style:name="P3" style:family="paragraph" style:parent-style-name="Standard">
      <style:paragraph-properties fo:line-height="100%"/>
      <style:text-properties style:font-name="Times New Roman" style:text-underline-style="none" fo:font-weight="normal" style:font-weight-asian="normal" style:font-weight-complex="normal"/>
    </style:style>
    <style:style style:name="P4" style:family="paragraph" style:parent-style-name="Standard">
      <style:paragraph-properties fo:line-height="150%"/>
      <style:text-properties style:font-name="Times New Roman" style:text-underline-style="none" fo:font-weight="normal" style:font-weight-asian="normal" style:font-weight-complex="normal"/>
    </style:style>
    <style:style style:name="P5" style:family="paragraph" style:parent-style-name="Standard">
      <style:paragraph-properties fo:line-height="150%"/>
      <style:text-properties style:font-name="Times New Roman" style:text-underline-style="solid" style:text-underline-width="auto" style:text-underline-color="font-color" fo:font-weight="bold" style:font-weight-asian="bold" style:font-weight-complex="bold"/>
    </style:style>
    <style:style style:name="P6" style:family="paragraph" style:parent-style-name="Standard">
      <style:paragraph-properties fo:line-height="150%"/>
      <style:text-properties style:text-underline-style="none" fo:font-weight="bold" style:font-weight-asian="bold" style:font-weight-complex="bold"/>
    </style:style>
    <style:style style:name="P7" style:family="paragraph" style:parent-style-name="Standard">
      <style:paragraph-properties fo:line-height="150%"/>
      <style:text-properties style:font-name="Times New Roman" style:text-underline-style="none" fo:font-weight="normal" style:font-weight-asian="normal" style:font-weight-complex="normal"/>
    </style:style>
    <style:style style:name="P8" style:family="paragraph" style:parent-style-name="Standard">
      <style:paragraph-properties fo:line-height="100%"/>
      <style:text-properties style:font-name="Times New Roman" style:text-underline-style="none" fo:font-weight="normal" style:font-weight-asian="normal" style:font-weight-complex="normal"/>
    </style:style>
    <style:style style:name="P9" style:family="paragraph" style:parent-style-name="Standard">
      <style:paragraph-properties fo:line-height="150%"/>
      <style:text-properties style:font-name="Times New Roman" style:text-underline-style="solid" style:text-underline-width="auto" style:text-underline-color="font-color" fo:font-weight="bold" style:font-weight-asian="bold" style:font-weight-complex="bold"/>
    </style:style>
    <style:style style:name="P10" style:family="paragraph" style:parent-style-name="Standard">
      <style:paragraph-properties fo:line-height="150%"/>
      <style:text-properties style:text-underline-style="solid" style:text-underline-width="auto" style:text-underline-color="font-color" fo:font-weight="bold" style:font-weight-asian="bold" style:font-weight-complex="bold"/>
    </style:style>
    <style:style style:name="T1" style:family="text">
      <style:text-properties style:font-name="Times New Roman"/>
    </style:style>
    <style:style style:name="T2" style:family="text">
      <style:text-properties style:font-name="Times New Roman" style:text-underline-style="none" fo:font-weight="normal" style:font-weight-asian="normal" style:font-weight-complex="normal"/>
    </style:style>
    <style:style style:name="T3" style:family="text">
      <style:text-properties style:font-name="Times New Roman" fo:font-weight="bold" style:font-weight-asian="bold" style:font-weight-complex="bold"/>
    </style:style>
    <style:style style:name="T4" style:family="text">
      <style:text-properties style:font-name="Times New Roman" style:text-underline-style="solid" style:text-underline-width="auto" style:text-underline-color="font-color"/>
    </style:style>
    <style:style style:name="T5" style:family="text">
      <style:text-properties style:font-name="Times New Roman" style:text-underline-style="solid" style:text-underline-width="auto" style:text-underline-color="font-color" fo:font-weight="bold" style:font-weight-asian="bold" style:font-weight-complex="bold"/>
    </style:style>
    <style:style style:name="T6" style:family="text">
      <style:text-properties fo:font-weight="bold" style:font-weight-asian="bold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Datum: _____________<text:tab/><text:tab/>Podpis: __________________________</text:p>
      <text:p text:style-name="P2">Erg<text:span text:style-name="T1">ä</text:span>nze die Verben. Doplň slovesa.</text:p>
      <text:p text:style-name="P5">1. Verb fernsehen</text:p>
      <text:p text:style-name="P4">Mein Bruder _______________ jeden Tag ______. </text:p>
      <text:p text:style-name="P4"><text:span text:style-name="T2">____________ du auch </text:span>gerne ________? Ja, ich __________ gerne ________.</text:p>
      <text:p text:style-name="P4"/>
      <text:p text:style-name="P5">2. Verb fahren</text:p>
      <text:p text:style-name="P4">Mein Freund _______________ gerne Schi, <text:s/>____________ du gerne auch?</text:p>
      <text:p text:style-name="P4"/>
      <text:p text:style-name="P5">3. Verb lesen</text:p>
      <text:p text:style-name="P4">__________________ du gerne Krimis? Nein, ich _____________ keine </text:p>
      <text:p text:style-name="P4"><text:span text:style-name="T1">B</text:span><text:span text:style-name="T1">ücher. Mein Bruder __________ viele </text:span><text:span text:style-name="T2">B</text:span><text:span text:style-name="T2">ücher. _________ ihr gerne Comics?</text:span></text:p>
      <text:p text:style-name="P4"/>
      <text:p text:style-name="P5">4. Verb sprechen</text:p>
      <text:p text:style-name="P4">____________ du Deutsch? </text:p>
      <text:p text:style-name="P4"><text:span text:style-name="T2">Ja, ich ___________ Deutsch, meine Schwester </text:span>____________ auch Deutsch.</text:p>
      <text:p text:style-name="P4">_____________ ihr Englisch?</text:p>
      <text:p text:style-name="P4"/>
      <text:p text:style-name="P2">5. Verb k<text:span text:style-name="T1">önnen</text:span></text:p>
      <text:p text:style-name="P4">Was _______________ du gut? Ich ______________ gut Gitarre spielen, und </text:p>
      <text:p text:style-name="P4">das ist meine Freundin Hannah, sie ______________ super kochen.</text:p>
      <text:p text:style-name="P4"/>
      <text:p text:style-name="P4">_________________ ihr jonglieren?</text:p>
      <text:p text:style-name="P4">Ja, wir _____________________ gut jonglieren.</text:p>
      <text:p text:style-name="P4"/>
      <text:p text:style-name="P1"/>
      <text:p text:style-name="P2"><text:span text:style-name="T6">6. Verb </text:span>treffen</text:p>
      <text:p text:style-name="P4"><text:span text:style-name="T2">_______________ du heute noch Sandra? Nein, ich _____________ sie nicht, aber </text:span></text:p>
      <text:p text:style-name="P4"><text:span text:style-name="T2">Janek </text:span><text:span text:style-name="T1">_____________ sie morgen in der Schule.</text:span></text:p>
      <text:p text:style-name="P4"><text:span text:style-name="T2">Wann ______________ ihr eure Freunde? </text:span>Peter und Paul ______________ Freunde jeden Tag.</text:p>
      <text:p text:style-name="P3"/>
      <text:p text:style-name="P5"><text:span text:style-name="T3">7. Verb </text:span><text:span text:style-name="T1">essen</text:span></text:p>
      <text:p text:style-name="P4"><text:span text:style-name="T2">Daniel _____________ gern Süsigkeiten. </text:span>_________ du auch gern Süsigkeiten?</text:p>
      <text:p text:style-name="P4"><text:span text:style-name="T2">Linda und Alexa ______________ keine Hamburger.</text:span></text:p>
      <text:p text:style-name="P4"><text:span text:style-name="T2">___________ ihr gerne Pizza? Nein, ich __________ </text:span>keine Pizza.</text:p>
      <text:p text:style-name="P3"/>
      <text:p text:style-name="P5">7. M<text:span text:style-name="T1">öchten</text:span></text:p>
      <text:p text:style-name="P4"><text:span text:style-name="T1">________________ du ein Buch lesen? Nein, ich _______________ lieber eine Zeitschrift.</text:span></text:p>
      <text:p text:style-name="P4"><text:span text:style-name="T1">Mein Bruder _________________lieber fernsehen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s" fo:country="CZ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cs" fo:country="CZ" style:letter-kerning="true" style:font-name-asian="Arial Unicode M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Numbering_20_Symbols" style:display-name="Numbering Symbols" style:family="text"/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0.503cm" fo:margin-bottom="0.309cm" fo:margin-left="0.794cm" fo:margin-right="0.859cm" style:writing-mode="lr-tb" style:footnote-max-height="0cm"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2$Win32 OpenOffice.org_project/680m18$Build-9161</meta:generator>
    <meta:creation-date>2016-04-24T21:46:30</meta:creation-date>
    <dc:date>2020-05-31T20:49:39</dc:date>
    <meta:print-date>2019-09-18T20:05:15</meta:print-date>
    <dc:language>cs-CZ</dc:language>
    <meta:editing-cycles>9</meta:editing-cycles>
    <meta:editing-duration>PT24M34S</meta:editing-duration>
    <meta:user-defined meta:name="Info 1"/>
    <meta:user-defined meta:name="Info 2"/>
    <meta:user-defined meta:name="Info 3"/>
    <meta:user-defined meta:name="Info 4"/>
    <meta:document-statistic meta:table-count="0" meta:image-count="0" meta:object-count="0" meta:page-count="1" meta:paragraph-count="30" meta:word-count="160" meta:character-count="1463"/>
  </office:meta>
</office:document-meta>
</file>